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Pictures/1000017200004152000014771FCB64CE1F653ACA.wmf" manifest:media-type="image/x-wmf"/>
  <manifest:file-entry manifest:full-path="Pictures/1000020100000278000000C6AA0D716AE1044716.png" manifest:media-type="image/png"/>
  <manifest:file-entry manifest:full-path="layout-cache" manifest:media-type="application/binary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IGDT" svg:font-family="AIGDT" style:font-family-generic="system" style:font-pitch="variable"/>
    <style:font-face style:name="Arial1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color="#ffffff" loext:opacity="100%" style:font-name="Arial" fo:font-size="18pt" fo:background-color="#729fcf" style:font-size-asian="18pt" style:font-name-complex="AIGDT"/>
    </style:style>
    <style:style style:name="P2" style:family="paragraph" style:parent-style-name="Standard">
      <style:text-properties style:font-name="Arial" fo:font-size="11pt" fo:font-weight="bold" style:font-weight-asian="bold" style:font-weight-complex="bold"/>
    </style:style>
    <style:style style:name="P3" style:family="paragraph" style:parent-style-name="Standard">
      <style:paragraph-properties fo:margin-left="0cm" fo:margin-right="0cm" fo:text-indent="0cm" style:auto-text-indent="false"/>
      <style:text-properties fo:color="#000000" loext:opacity="100%" style:font-name="Arial" fo:font-size="11pt" fo:font-weight="bold" style:font-size-asian="11pt" style:font-weight-asian="bold"/>
    </style:style>
    <style:style style:name="P4" style:family="paragraph" style:parent-style-name="Standard">
      <style:paragraph-properties fo:margin-left="0cm" fo:margin-right="0cm" fo:text-indent="0cm" style:auto-text-indent="false"/>
      <style:text-properties fo:color="#000000" loext:opacity="100%" style:font-name="Arial" fo:font-size="11pt" fo:font-weight="bold" style:font-size-asian="11pt" style:font-weight-asian="bold" style:font-name-complex="Arial1"/>
    </style:style>
    <style:style style:name="P5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fo:color="#000000" loext:opacity="100%" style:font-name="Arial" fo:font-size="11pt" fo:font-weight="bold" style:font-size-asian="11pt" style:font-weight-asian="bold" style:font-name-complex="Arial1"/>
    </style:style>
    <style:style style:name="P6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color="#000000" loext:opacity="100%" style:font-name="Arial" fo:font-size="11pt" fo:font-weight="bold" style:font-size-asian="11pt" style:font-weight-asian="bold"/>
    </style:style>
    <style:style style:name="P7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fo:color="#000000" loext:opacity="100%" style:font-name="Arial" fo:font-size="11pt" fo:font-weight="bold" style:font-size-asian="11pt" style:font-weight-asian="bold"/>
    </style:style>
    <style:style style:name="P8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fo:color="#000000" loext:opacity="100%" style:font-name="Arial" fo:font-size="11pt" fo:font-weight="bold" officeooo:paragraph-rsid="0010b04e" style:font-size-asian="11pt" style:font-weight-asian="bold"/>
    </style:style>
    <style:style style:name="P9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fo:color="#000000" loext:opacity="100%" style:font-name="Arial" fo:font-size="11pt" fo:font-weight="bold" officeooo:paragraph-rsid="00125c04" style:font-size-asian="11pt" style:font-weight-asian="bold"/>
    </style:style>
    <style:style style:name="P10" style:family="paragraph" style:parent-style-name="Standard">
      <style:paragraph-properties fo:margin-left="0cm" fo:margin-right="0cm" fo:text-indent="0cm" style:auto-text-indent="false"/>
      <style:text-properties fo:color="#000000" loext:opacity="100%" style:font-name="Arial" fo:font-size="11pt" fo:font-weight="bold" officeooo:paragraph-rsid="0016d6fe" style:font-size-asian="11pt" style:font-weight-asian="bold"/>
    </style:style>
    <style:style style:name="P11" style:family="paragraph" style:parent-style-name="Standard">
      <style:paragraph-properties fo:margin-left="0cm" fo:margin-right="0cm" fo:text-indent="0cm" style:auto-text-indent="false"/>
      <style:text-properties fo:color="#000000" loext:opacity="100%" style:font-name="Arial" fo:font-size="11pt" fo:font-weight="bold" officeooo:rsid="001607dc" officeooo:paragraph-rsid="001607dc" style:font-size-asian="11pt" style:font-weight-asian="bold" style:font-weight-complex="bold"/>
    </style:style>
    <style:style style:name="P12" style:family="paragraph" style:parent-style-name="Standard">
      <style:paragraph-properties fo:margin-left="0cm" fo:margin-right="0cm" fo:text-indent="0cm" style:auto-text-indent="false"/>
      <style:text-properties fo:color="#000000" loext:opacity="100%" style:font-name="Arial" fo:font-size="11pt" fo:font-weight="bold" officeooo:rsid="0016d6fe" officeooo:paragraph-rsid="0016d6fe" style:font-size-asian="11pt" style:font-weight-asian="bold" style:font-weight-complex="bold"/>
    </style:style>
    <style:style style:name="P13" style:family="paragraph" style:parent-style-name="Standard">
      <style:paragraph-properties fo:margin-left="0cm" fo:margin-right="0cm" fo:text-indent="0cm" style:auto-text-indent="false"/>
      <style:text-properties fo:color="#000000" loext:opacity="100%" style:font-name="Arial" fo:font-size="11pt" style:font-size-asian="11pt" style:font-name-complex="AIGDT"/>
    </style:style>
    <style:style style:name="P14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fo:color="#000000" loext:opacity="100%" style:font-name="Arial" fo:font-size="11pt" style:font-size-asian="11pt" style:font-name-complex="Arial1"/>
    </style:style>
    <style:style style:name="P15" style:family="paragraph" style:parent-style-name="Standard">
      <style:paragraph-properties fo:margin-left="0cm" fo:margin-right="0cm" fo:text-indent="0cm" style:auto-text-indent="false"/>
      <style:text-properties fo:color="#000000" loext:opacity="100%" style:font-name="Arial" fo:font-size="11pt" fo:font-weight="normal" officeooo:rsid="0015b480" officeooo:paragraph-rsid="0015b480" style:font-size-asian="11pt" style:font-weight-asian="normal" style:font-weight-complex="normal"/>
    </style:style>
    <style:style style:name="P16" style:family="paragraph" style:parent-style-name="Standard">
      <style:paragraph-properties fo:margin-left="0cm" fo:margin-right="0cm" fo:text-indent="0cm" style:auto-text-indent="false"/>
      <style:text-properties fo:color="#000000" loext:opacity="100%" style:font-name="Arial" fo:font-size="11pt" fo:font-weight="normal" officeooo:rsid="001607dc" officeooo:paragraph-rsid="001607dc" style:font-size-asian="11pt" style:font-weight-asian="normal" style:font-weight-complex="normal"/>
    </style:style>
    <style:style style:name="P17" style:family="paragraph" style:parent-style-name="Standard">
      <style:paragraph-properties fo:margin-left="0cm" fo:margin-right="0cm" fo:text-indent="0cm" style:auto-text-indent="false"/>
      <style:text-properties fo:color="#000000" loext:opacity="100%" style:font-name="Arial" fo:font-size="11pt" fo:font-weight="normal" officeooo:rsid="0016d6fe" officeooo:paragraph-rsid="0016d6fe" style:font-size-asian="11pt" style:font-weight-asian="normal" style:font-weight-complex="normal"/>
    </style:style>
    <style:style style:name="P18" style:family="paragraph" style:parent-style-name="Standard">
      <style:paragraph-properties fo:margin-left="0cm" fo:margin-right="0cm" fo:text-indent="0cm" style:auto-text-indent="false"/>
      <style:text-properties fo:color="#000000" loext:opacity="100%" style:font-name="Arial" fo:font-weight="bold" style:font-weight-asian="bold"/>
    </style:style>
    <style:style style:name="P19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color="#ffffff" loext:opacity="100%" style:font-name="Arial" fo:font-size="14pt" fo:background-color="#729fcf" style:font-size-asian="14pt"/>
    </style:style>
    <style:style style:name="P20" style:family="paragraph" style:parent-style-name="Standard">
      <style:paragraph-properties fo:margin-left="0cm" fo:margin-right="0cm" fo:text-indent="0cm" style:auto-text-indent="false"/>
      <style:text-properties fo:color="#ffffff" loext:opacity="100%" style:font-name="Arial" fo:font-size="14pt" fo:font-weight="bold" fo:background-color="#3465a4" style:font-size-asian="14pt" style:font-weight-asian="bold" style:font-name-complex="AIGDT"/>
    </style:style>
    <style:style style:name="P21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fo:color="#ffffff" loext:opacity="100%" style:font-name="Arial" fo:font-size="14pt" fo:font-weight="bold" fo:background-color="#3465a4" style:font-size-asian="14pt" style:font-weight-asian="bold" style:font-name-complex="AIGDT"/>
    </style:style>
    <style:style style:name="P22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fo:color="#ffffff" loext:opacity="100%" style:font-name="Arial" fo:font-size="14pt" fo:font-weight="bold" fo:background-color="#3465a4" style:font-size-asian="14pt" style:font-weight-asian="bold"/>
    </style:style>
    <style:style style:name="P23" style:family="paragraph" style:parent-style-name="Standard">
      <style:paragraph-properties fo:margin-left="0cm" fo:margin-right="0cm" fo:text-indent="0cm" style:auto-text-indent="false"/>
      <style:text-properties fo:color="#ffffff" loext:opacity="100%" style:font-name="Arial" fo:font-size="16pt" fo:font-weight="bold" fo:background-color="#3465a4" style:font-size-asian="16pt" style:font-weight-asian="bold"/>
    </style:style>
    <style:style style:name="P24" style:family="paragraph" style:parent-style-name="Standard">
      <style:paragraph-properties fo:margin-left="0cm" fo:margin-right="0cm" fo:text-indent="0cm" style:auto-text-indent="false"/>
      <style:text-properties style:font-name="Arial" fo:font-size="11pt" fo:font-weight="bold" style:font-size-asian="11pt" style:font-weight-asian="bold" style:font-name-complex="Arial1"/>
    </style:style>
    <style:style style:name="P25" style:family="paragraph" style:parent-style-name="Standard">
      <style:paragraph-properties fo:margin-left="0cm" fo:margin-right="0cm" fo:text-indent="0cm" style:auto-text-indent="false"/>
      <style:text-properties style:font-name="Arial" fo:font-size="11pt" style:font-size-asian="11pt"/>
    </style:style>
    <style:style style:name="P26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Arial"/>
    </style:style>
    <style:style style:name="P27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Arial"/>
    </style:style>
    <style:style style:name="P28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Arial" fo:font-weight="normal" style:font-weight-asian="normal" style:font-weight-complex="normal"/>
    </style:style>
    <style:style style:name="P29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Arial" fo:font-weight="normal" officeooo:rsid="0016d6fe" officeooo:paragraph-rsid="0016d6fe" style:font-weight-asian="normal" style:font-weight-complex="normal"/>
    </style:style>
    <style:style style:name="P30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Arial" fo:font-weight="bold" officeooo:rsid="0016d6fe" officeooo:paragraph-rsid="0016d6fe" style:font-weight-asian="bold" style:font-weight-complex="bold"/>
    </style:style>
    <style:style style:name="P31" style:family="paragraph" style:parent-style-name="Standard">
      <style:paragraph-properties fo:margin-left="1.27cm" fo:margin-right="0cm" fo:text-indent="0cm" style:auto-text-indent="false"/>
      <style:text-properties fo:color="#000000" loext:opacity="100%" style:font-name="Arial" fo:font-size="11pt" fo:font-weight="bold" style:font-size-asian="11pt" style:font-weight-asian="bold"/>
    </style:style>
    <style:style style:name="P32" style:family="paragraph" style:parent-style-name="Standard">
      <style:paragraph-properties fo:margin-left="1.27cm" fo:margin-right="0cm" fo:text-indent="0cm" style:auto-text-indent="false"/>
      <style:text-properties fo:color="#000000" loext:opacity="100%" style:font-name="Arial" fo:font-size="11pt" fo:font-weight="bold" style:font-size-asian="11pt" style:font-weight-asian="bold" style:font-name-complex="Arial1"/>
    </style:style>
    <style:style style:name="P33" style:family="paragraph" style:parent-style-name="Standard">
      <style:paragraph-properties fo:margin-left="1.27cm" fo:margin-right="0cm" fo:text-align="justify" style:justify-single-word="false" fo:text-indent="0cm" style:auto-text-indent="false"/>
      <style:text-properties fo:color="#000000" loext:opacity="100%" style:font-name="Arial" fo:font-size="11pt" fo:font-weight="bold" style:font-size-asian="11pt" style:font-weight-asian="bold"/>
    </style:style>
    <style:style style:name="P34" style:family="paragraph" style:parent-style-name="Standard">
      <style:paragraph-properties fo:margin-left="1.27cm" fo:margin-right="0cm" fo:text-align="justify" style:justify-single-word="false" fo:text-indent="0cm" style:auto-text-indent="false"/>
      <style:text-properties fo:color="#000000" loext:opacity="100%" style:font-name="Arial" fo:font-size="11pt" style:font-size-asian="11pt" style:font-name-complex="Arial1"/>
    </style:style>
    <style:style style:name="P35" style:family="paragraph" style:parent-style-name="Standard">
      <style:paragraph-properties fo:margin-left="1.27cm" fo:margin-right="0cm" fo:text-align="justify" style:justify-single-word="false" fo:text-indent="0cm" style:auto-text-indent="false"/>
      <style:text-properties style:font-name="Arial"/>
    </style:style>
    <style:style style:name="P36" style:family="paragraph">
      <style:paragraph-properties fo:text-align="start"/>
      <style:text-properties style:text-line-through-style="none" style:text-line-through-type="none" fo:font-style="normal" style:text-underline-style="none"/>
    </style:style>
    <style:style style:name="T1" style:family="text">
      <style:text-properties fo:color="#000000" loext:opacity="100%" fo:font-size="11pt" fo:font-weight="bold" style:font-size-asian="11pt" style:font-weight-asian="bold" style:font-name-complex="Arial1"/>
    </style:style>
    <style:style style:name="T2" style:family="text">
      <style:text-properties fo:color="#000000" loext:opacity="100%" fo:font-size="11pt" style:font-size-asian="11pt" style:font-name-complex="Arial1"/>
    </style:style>
    <style:style style:name="T3" style:family="text">
      <style:text-properties fo:color="#000000" loext:opacity="100%" fo:font-size="10.5pt" fo:font-weight="bold" style:font-size-asian="10.5pt" style:font-weight-asian="bold" style:font-name-complex="Arial1"/>
    </style:style>
    <style:style style:name="T4" style:family="text">
      <style:text-properties fo:color="#000000" loext:opacity="100%" fo:font-size="10.5pt" style:font-size-asian="10.5pt" style:font-name-complex="Arial1"/>
    </style:style>
    <style:style style:name="T5" style:family="text">
      <style:text-properties fo:font-weight="normal" officeooo:rsid="0015b480" style:font-weight-asian="normal" style:font-weight-complex="normal"/>
    </style:style>
    <style:style style:name="T6" style:family="text">
      <style:text-properties officeooo:rsid="0016d6fe"/>
    </style:style>
    <style:style style:name="T7" style:family="text">
      <style:text-properties officeooo:rsid="001a5360"/>
    </style:style>
    <style:style style:name="T8" style:family="text">
      <style:text-properties officeooo:rsid="00125c04"/>
    </style:style>
    <style:style style:name="T9" style:family="text">
      <style:text-properties officeooo:rsid="001e385f"/>
    </style:style>
    <style:style style:name="fr1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style:wrap="run-through" style:number-wrapped-paragraphs="no-limit" style:vertical-pos="from-top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office:forms form:automatic-focus="false" form:apply-design-mode="false">
        <form:form form:name="Formulario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  <form:textarea form:name="Casella di testo 1" form:control-implementation="ooo:com.sun.star.form.component.TextField" xml:id="control1" form:id="control1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PROFILO SOCIETARIO DELL’INVESTITORE</text:p>
      <text:p text:style-name="P19"/>
      <text:p text:style-name="P4">NOME DELLA SOCIETÀ:</text:p>
      <text:p text:style-name="P13"></text:p>
      <text:p text:style-name="P24">PAESE:</text:p>
      <text:p text:style-name="P25"/>
      <text:p text:style-name="P4">SITO WEB:</text:p>
      <text:p text:style-name="P3"/>
      <text:p text:style-name="P4">SETTORE:</text:p>
      <text:p text:style-name="P3"/>
      <text:p text:style-name="P20">DATI SOCIETARI</text:p>
      <text:p text:style-name="P23"/>
      <text:p text:style-name="P4">CONTATTO:</text:p>
      <text:p text:style-name="P3"/>
      <text:p text:style-name="P4">EMAIL:</text:p>
      <text:p text:style-name="P3"/>
      <text:p text:style-name="P4">RUOLO:</text:p>
      <text:p text:style-name="P3"/>
      <text:p text:style-name="P4">NUMERO DI TELEFONO:</text:p>
      <text:p text:style-name="P18"/>
      <text:p text:style-name="P20">DETTAGLI SOCIETARI</text:p>
      <text:p text:style-name="P23"/>
      <text:p text:style-name="P4">EVENTUALE SEDI ESTERE ESISTENTI:</text:p>
      <text:p text:style-name="P3"/>
      <text:p text:style-name="P4">ANNO DI FONDAZIONE:</text:p>
      <text:p text:style-name="P3"/>
      <text:p text:style-name="P4">ATTUALE FATTURATO (MILIONI DI EURO):</text:p>
      <text:p text:style-name="P3"/>
      <text:p text:style-name="P4">NUMERO DI IMPIEGATI:</text:p>
      <text:p text:style-name="P3"/>
      <text:p text:style-name="P4">ATTIVITÀ TRANSNAZIONALE (apporre la ‘x’):</text:p>
      <text:p text:style-name="P3"/>
      <text:p text:style-name="P26"><text:span text:style-name="T1"><text:s text:c="7"/></text:span><text:span text:style-name="T3"><text:s/></text:span><text:span text:style-name="T4">da 0 a 9% <text:s text:c="8"/>da 10 a 19% <text:s text:c="8"/>da 20 a 49% <text:s text:c="7"/>più del 50%</text:span></text:p>
      <text:p text:style-name="P6"/>
      <text:p text:style-name="P5">SE LA TUA SOCIETÀ SVOLGE GIÀ ATTIVITÀ ALL’ESTERO, per favore specificare in quale modo (apporre la ‘x’):</text:p>
      <text:p text:style-name="P7"/>
      <text:p text:style-name="P27"><text:span text:style-name="T1"><text:s text:c="6"/></text:span><text:span text:style-name="T4">Export <text:s text:c="6"/>Presenza commerciale diretta <text:s text:c="6"/>Presenza produttiva diretta <text:s text:c="5"/>Presenza indiretta</text:span></text:p>
      <text:p text:style-name="P7"/>
      <text:p text:style-name="P27"><draw:frame draw:style-name="fr1" draw:name="Immagine1" text:anchor-type="char" svg:x="0.021cm" svg:y="0.048cm" svg:width="16.722cm" svg:height="5.239cm" draw:z-index="0"><draw:image xlink:href="Pictures/1000017200004152000014771FCB64CE1F653ACA.wmf" xlink:type="simple" xlink:show="embed" xlink:actuate="onLoad" draw:mime-type="image/x-wmf"/><draw:image xlink:href="Pictures/1000020100000278000000C6AA0D716AE1044716.png" xlink:type="simple" xlink:show="embed" xlink:actuate="onLoad" draw:mime-type="image/png"/></draw:frame></text:p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><text:soft-page-break/>PROGETTO DI INVESTIMENTO</text:p>
      <text:p text:style-name="P22"/>
      <text:p text:style-name="P5">TIPO DI INVESTIMENTO:</text:p>
      <text:p text:style-name="P7"/>
      <text:p text:style-name="P4">SETTORE DI INVESTIMENTO:</text:p>
      <text:p text:style-name="P3"/>
      <text:p text:style-name="P4">ATTIVITÀ COMMERCIALI:</text:p>
      <text:p text:style-name="P3"/>
      <text:p text:style-name="P4">AMMONTARE ATTESO DELL’INVESTIMENTO IN €:</text:p>
      <text:p text:style-name="P3"/>
      <text:p text:style-name="P4">NUMERO ATTESO DI ASSUNZIONI NEI PRIMI 12 MESI:</text:p>
      <text:p text:style-name="P3"/>
      <text:p text:style-name="P5">QUALE È LA TIMELINE DEL PROGETTO DI INVESTIMENTO?</text:p>
      <text:p text:style-name="P7"/>
      <text:p text:style-name="P7"/>
      <text:p text:style-name="P5">PER FAVORE INDICARE E FORNIRE DETTAGLI DI EVENTUALI PARTNER O ENTI PUBBLICI /PRIVATI ITALIANI COINVOLTI NEL PROGETTO:</text:p>
      <text:p text:style-name="P7"/>
      <text:p text:style-name="P7"/>
      <text:p text:style-name="P5">UBICAZIONE DELL’INVESTIMENTO:</text:p>
      <text:p text:style-name="P5"/>
      <text:p text:style-name="P9"/>
      <text:p text:style-name="P9"><text:span text:style-name="T8">BREVE DESCRIZIONE DELL’INVES</text:span><text:span text:style-name="T7">T</text:span><text:span text:style-name="T8">IMENTO (nel riquadro)</text:span></text:p>
      <text:p text:style-name="P5"/>
      <text:p text:style-name="P8"><draw:control text:anchor-type="as-char" svg:y="-8.019cm" draw:z-index="1" draw:name="Forma1" draw:style-name="gr1" draw:text-style-name="P36" svg:width="17.239cm" svg:height="10.625cm" draw:control="control1"/></text:p>
      <text:p text:style-name="P27"/>
      <text:p text:style-name="P27"/>
      <text:p text:style-name="P21"/>
      <text:p text:style-name="P21"/>
      <text:p text:style-name="P21"/>
      <text:p text:style-name="P21"/>
      <text:p text:style-name="P21"/>
      <text:p text:style-name="P21"><text:soft-page-break/></text:p>
      <text:p text:style-name="P21">TIPOLOGIA DI ASSISTENZA RICHIESTA</text:p>
      <text:p text:style-name="P22"/>
      <text:p text:style-name="P14">Inserire ‘x’:</text:p>
      <text:p text:style-name="P7"/>
      <text:p text:style-name="P32">Informazioni sul settore:</text:p>
      <text:p text:style-name="P31"/>
      <text:p text:style-name="P32">Servizi legali:</text:p>
      <text:p text:style-name="P31"/>
      <text:p text:style-name="P32">Servizi su diritto del lavoro:</text:p>
      <text:p text:style-name="P31"/>
      <text:p text:style-name="P32">Servizi di amministrazione e contabilità:</text:p>
      <text:p text:style-name="P31"/>
      <text:p text:style-name="P35"><text:span text:style-name="T1">Servizi di immigrazione e trasferimento </text:span><text:span text:style-name="T2">(apporre la ‘x’):</text:span></text:p>
      <text:p text:style-name="P33"/>
      <text:p text:style-name="P34">permesso di lavoro</text:p>
      <text:p text:style-name="P34">trasloco</text:p>
      <text:p text:style-name="P34">procedura di immigrazione (già in corso)</text:p>
      <text:p text:style-name="P34">altro</text:p>
      <text:p text:style-name="P7"/>
      <text:p text:style-name="P5">Incentivi Nazionali / Regionali: se sì, per favore specifica il tipo di incentivi:</text:p>
      <text:p text:style-name="P10"/>
      <text:p text:style-name="P4">Servizi sulla gestione del personale (apporre la ‘x’):</text:p>
      <text:p text:style-name="P4"/>
      <text:p text:style-name="P4"><text:s text:c="14"/><text:span text:style-name="T5">servizi di reclutamento <text:s text:c="17"/>valutazione del costo del lavoro</text:span></text:p>
      <text:p text:style-name="P3"/>
      <text:p text:style-name="P15">Indicare il tipo do specializzazione del servizio sulla gestione del personale</text:p>
      <text:p text:style-name="P15"/>
      <text:p text:style-name="P11">Comunicazione e servizi di pubbliche relazioni:</text:p>
      <text:p text:style-name="P11"/>
      <text:p text:style-name="P11">Servizi di mediazione culturale e interpretariato:</text:p>
      <text:p text:style-name="P11"/>
      <text:p text:style-name="P11">Servizi di educazione e formazione:</text:p>
      <text:p text:style-name="P11"/>
      <text:p text:style-name="P11">Autorizzazioni per creazione o sviluppo area:</text:p>
      <text:p text:style-name="P16"/>
      <text:p text:style-name="P16">Variante <text:span text:style-name="T6">urbanistica / permesso di costruire</text:span></text:p>
      <text:p text:style-name="P17">valutazione di impatto ambientale o altro</text:p>
      <text:p text:style-name="P17">autorizzazione relativa all’energia</text:p>
      <text:p text:style-name="P17"/>
      <text:p text:style-name="P17"/>
      <text:p text:style-name="P12">Ubicazione dell’attività (apporre una “x”)</text:p>
      <text:p text:style-name="P28"/>
      <text:p text:style-name="P29"><text:s text:c="8"/>uff<text:span text:style-name="T9">i</text:span>cio <text:s text:c="7"/>complesso commerciale <text:s text:c="7"/>laboratorio di ricerca e sviluppo</text:p>
      <text:p text:style-name="P29"/>
      <text:p text:style-name="P29"><text:s text:c="8"/>magazzino <text:s text:c="7"/>impianto industriale <text:s text:c="8"/>terreno agricolo</text:p>
      <text:p text:style-name="P29"/>
      <text:p text:style-name="P30">Metri quadrati richiesti</text:p>
      <text:p text:style-name="P29"/>
      <text:p text:style-name="P29"><text:s text:c="8"/>greenfield <text:s text:c="13"/>brownfield</text:p>
      <text:p text:style-name="P29"/>
      <text:p text:style-name="P30">Altre richieste</text:p>
      <text:p text:style-name="P2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IGDT" svg:font-family="AIGDT" style:font-family-generic="system" style:font-pitch="variable"/>
    <style:font-face style:name="Arial1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3-03-29T10:34:27.365000000</meta:creation-date>
    <dc:date>2023-10-09T16:02:03.352000000</dc:date>
    <meta:editing-duration>PT1H25M45S</meta:editing-duration>
    <meta:editing-cycles>14</meta:editing-cycles>
    <meta:generator>LibreOffice/7.0.4.2$Windows_X86_64 LibreOffice_project/dcf040e67528d9187c66b2379df5ea4407429775</meta:generator>
    <meta:document-statistic meta:table-count="0" meta:image-count="1" meta:object-count="0" meta:page-count="3" meta:paragraph-count="59" meta:word-count="281" meta:character-count="2165" meta:non-whitespace-character-count="1791"/>
  </office:meta>
</office:document-meta>
</file>